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Roboto" svg:font-family="Roboto, sans-serif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P1" style:family="paragraph" style:parent-style-name="Standard">
      <style:paragraph-properties fo:line-height="150%"/>
      <style:text-properties fo:font-weight="bold" officeooo:rsid="000df907" officeooo:paragraph-rsid="000df907" style:font-weight-asian="bold" style:font-weight-complex="bold"/>
    </style:style>
    <style:style style:name="P2" style:family="paragraph" style:parent-style-name="Text_20_body">
      <loext:graphic-properties draw:fill="solid" draw:fill-color="#ffffff" draw:opacity="100%"/>
      <style:paragraph-properties fo:line-height="150%" fo:background-color="#ffffff"/>
      <style:text-properties officeooo:paragraph-rsid="000df907"/>
    </style:style>
    <style:style style:name="P3" style:family="paragraph">
      <loext:graphic-properties draw:fill="solid" draw:fill-color="#ffffff" draw:opacity="100%"/>
      <style:paragraph-properties fo:line-height="150%" fo:background-color="#ffffff"/>
    </style:style>
    <style:style style:name="T1" style:family="text">
      <style:text-properties fo:font-weight="normal" officeooo:rsid="000df907" style:font-weight-asian="normal" style:font-weight-complex="normal"/>
    </style:style>
    <style:style style:name="T2" style:family="text">
      <style:text-properties officeooo:rsid="000df907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>Yo, Luis Daniel Martínez <text:span text:style-name="T2">Pérez</text:span> C.I: 23.194.957 informo lo realizado durante mi entrada a la institución.</text:p>
      <text:p>Mi Gestión de trabajo:</text:p>
      <text:p text:style-name="P2"><text:span text:style-name="Strong_20_Emphasis"><text:span text:style-name="T1">Trabajos realizados para la UNELLEZ:</text:span></text:span></text:p>
      <text:p text:style-name="P2"><text:span text:style-name="Strong_20_Emphasis"><text:span text:style-name="T2">1.- Creación del portal Paramaconi para la UNELLEZ</text:span></text:span></text:p>
      <text:p text:style-name="P2"><text:span text:style-name="Strong_20_Emphasis"><text:span text:style-name="T2">2.- Creación del sistema para los Bomberos en Terepaima</text:span></text:span></text:p>
      <text:p text:style-name="P2"><text:span text:style-name="Strong_20_Emphasis"><text:span text:style-name="T2">3.- Creación del sistema <text:s/>Manaure <text:s/>para SIPROMA en Terepaima</text:span></text:span></text:p>
      <text:p text:style-name="P1">4.- Creación de modulo de consulta he impresión de reportes de historial laboral y certificaron de cargos como expediente de los trabajadores</text:p>
      <text:p text:style-name="P1">5.- Creacion de Reportes del RIC y FP-020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ohit Devanagari1" svg:font-family="'Lohit Devanagari'"/>
    <style:font-face style:name="Roboto" svg:font-family="Roboto, sans-serif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s" fo:country="VE" style:letter-kerning="true" style:font-name-asian="Noto Sans CJK SC Regular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s" fo:country="VE" style:letter-kerning="true" style:font-name-asian="Noto Sans CJK SC Regular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 Regular" style:font-family-asian="'Noto Sans CJK SC Regular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02-26T20:31:58.279704318</meta:creation-date>
    <dc:date>2018-02-26T20:46:34.729823478</dc:date>
    <meta:editing-duration>PT4M26S</meta:editing-duration>
    <meta:editing-cycles>1</meta:editing-cycles>
    <meta:document-statistic meta:table-count="0" meta:image-count="0" meta:object-count="0" meta:page-count="1" meta:paragraph-count="8" meta:word-count="81" meta:character-count="509" meta:non-whitespace-character-count="434"/>
    <meta:generator>LibreOffice/5.4.2.2$Linux_X86_64 LibreOffice_project/40m0$Build-2</meta:generator>
  </office:meta>
</office:document-meta>
</file>